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1FE000001FEA21BC505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Trebuchet MS" svg:font-family="'Trebuchet M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Tahoma" fo:font-size="14pt" fo:font-weight="bold" style:font-size-asian="14pt" style:font-weight-asian="bold" style:font-name-complex="Tahoma" style:font-size-complex="14pt"/>
    </style:style>
    <style:style style:name="P2" style:family="paragraph" style:parent-style-name="Standard">
      <style:text-properties style:font-name="Tahoma" style:font-name-complex="Tahoma"/>
    </style:style>
    <style:style style:name="P3" style:family="paragraph" style:parent-style-name="Standard">
      <style:text-properties style:font-name="Arial" style:font-name-complex="Arial"/>
    </style:style>
    <style:style style:name="P4" style:family="paragraph" style:parent-style-name="Standard">
      <style:paragraph-properties fo:text-align="center" style:justify-single-word="false"/>
      <style:text-properties style:font-name="Arial" style:font-name-complex="Arial"/>
    </style:style>
    <style:style style:name="P5" style:family="paragraph" style:parent-style-name="Standard">
      <style:paragraph-properties fo:text-align="justify" style:justify-single-word="false"/>
      <style:text-properties style:font-name="Arial" style:font-name-complex="Arial"/>
    </style:style>
    <style:style style:name="P6" style:family="paragraph" style:parent-style-name="Standard">
      <style:paragraph-properties fo:text-align="center" style:justify-single-word="false"/>
      <style:text-properties style:font-name="Arial" fo:font-weight="bold" style:font-weight-asian="bold" style:font-name-complex="Arial"/>
    </style:style>
    <style:style style:name="P7" style:family="paragraph" style:parent-style-name="Standard">
      <style:text-properties style:font-name="Calibri" fo:font-weight="bold" style:font-weight-asian="bold" style:font-name-complex="Tahoma"/>
    </style:style>
    <style:style style:name="P8" style:family="paragraph" style:parent-style-name="Standard">
      <style:paragraph-properties fo:margin-left="9.991cm" fo:margin-right="0cm" fo:text-indent="1.249cm" style:auto-text-indent="false"/>
      <style:text-properties style:font-name="Arial" style:font-name-complex="Arial"/>
    </style:style>
    <style:style style:name="P9" style:family="paragraph" style:parent-style-name="Standard" style:master-page-name="Standard">
      <style:paragraph-properties fo:text-align="center" style:justify-single-word="false" style:page-number="auto"/>
      <style:text-properties fo:color="#0000ff" style:font-name="Trebuchet MS" style:font-name-complex="Trebuchet MS"/>
    </style:style>
    <style:style style:name="P10" style:family="paragraph" style:parent-style-name="Standard">
      <style:paragraph-properties fo:text-align="justify" style:justify-single-word="false"/>
      <style:text-properties style:font-name="Arial" style:font-name-complex="Arial"/>
    </style:style>
    <style:style style:name="P11" style:family="paragraph" style:parent-style-name="Standard">
      <style:paragraph-properties fo:text-align="justify" style:justify-single-word="false"/>
      <style:text-properties style:font-name="Arial" style:text-underline-style="none" fo:font-weight="bold" style:font-weight-asian="bold" style:font-name-complex="Arial" style:font-weight-complex="bold"/>
    </style:style>
    <style:style style:name="T1" style:family="text">
      <style:text-properties fo:font-weight="bold" style:font-weight-asian="bold" style:font-weight-complex="bold"/>
    </style:style>
    <style:style style:name="fr1" style:family="graphic" style:parent-style-name="Graphics">
      <style:graphic-properties fo:margin-left="0cm" fo:margin-right="0cm" style:vertical-pos="top" style:vertical-rel="baseline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<draw:a xlink:type="simple" xlink:href="http://www.sanremonews.it/fileadmin/archivio/sanremonews/Fratelli_d_italia_logo.jpg"><draw:frame draw:style-name="fr1" draw:name="immagini1" text:anchor-type="as-char" svg:width="1.965cm" svg:height="1.965cm" draw:z-index="0"><draw:image xlink:href="Pictures/10000000000001FE000001FEA21BC505.jpg" xlink:type="simple" xlink:show="embed" xlink:actuate="onLoad"/></draw:frame></draw:a></text:p>
      <text:p text:style-name="P1">Gruppo Consigliare Fratelli d'Italia - A.N.</text:p>
      <text:p text:style-name="P1">Comune di Sanremo</text:p>
      <text:p text:style-name="P2"/>
      <text:p text:style-name="P2"/>
      <text:p text:style-name="P3"/>
      <text:p text:style-name="P3"><text:tab/><text:tab/><text:tab/><text:tab/><text:tab/><text:tab/><text:tab/><text:tab/><text:tab/>Sanremo, 3 Giugno 2018</text:p>
      <text:p text:style-name="P3"/>
      <text:p text:style-name="P3"/>
      <text:p text:style-name="P3"><text:tab/><text:tab/><text:tab/><text:tab/><text:tab/><text:tab/><text:tab/><text:tab/><text:tab/>Al Presidente <text:tab/><text:tab/><text:tab/><text:tab/><text:tab/><text:tab/><text:tab/><text:tab/><text:tab/><text:tab/><text:tab/>del Consiglio Comunale</text:p>
      <text:p text:style-name="P8">di Sanremo</text:p>
      <text:p text:style-name="P8">Alessandro Il Grande</text:p>
      <text:p text:style-name="P7"/>
      <text:p text:style-name="P7"/>
      <text:p text:style-name="P3"/>
      <text:p text:style-name="P4"/>
      <text:p text:style-name="P6">ORDINE DEL GIORNO URGENTE</text:p>
      <text:p text:style-name="P4"/>
      <text:p text:style-name="P5"/>
      <text:p text:style-name="P5">I sottoscritti Consiglieri Comunali,</text:p>
      <text:p text:style-name="P5"/>
      <text:p text:style-name="P5">PREMESSO che negli ultimi anni si è registrato un costante ed inesorabile invecchiamento ed impoverimento degli organici delle Forze dell’Ordine;</text:p>
      <text:p text:style-name="P5"/>
      <text:p text:style-name="P5">PREMESSO che anche il nostro territorio ha risentito di questa grave situazione, tant’è che nell’arco di una decina di anni la provincia di Imperia, tra poliziotti, carabinieri e agenti della GdF ha perso circa duecento uomini; <text:s/>per quanto riguarda, poi, <text:s/>il Comune di Sanremo negli ultimi anni si è registrata una diminuzione di oltre trenta agenti di Polizia Municipale (attualmente meno di 60 unità);</text:p>
      <text:p text:style-name="P5"/>
      <text:p text:style-name="P5">EVIDENZIATO che nonostante questa forte carenza di organico, le Forze dell’Ordine sia pur in condizioni precarie e con pochi mezzi a disposizione, fanno il possibile per <text:s/>offrire un servizio sul territorio e garantire, quindi, la pubblica sicurezza, che prevede non solo la tutela del cittadino e la prevenzione della delinquenza ma anche il contrasto ai clandestini presenti in quantità sul territorio Nazionale, <text:s/>anche grazie ad una politica scellerata frutto di un immigrazione senza regole , di leggi troppo permissive , espulsioni fatte solo sulla carta <text:s/>;</text:p>
      <text:p text:style-name="P5"/>
      <text:p text:style-name="P5">SOTTOLINEATO che <text:s/>le richieste di interventi cui normalmente e quotidianamente <text:s/>devono far fronte le Forze dell’Ordine si moltiplicano durante i mesi estivi, soprattutto <text:s/>in quelle <text:s/>città a vocazione turistica, come Sanremo, <text:s/>dove la popolazione subisce un incremento proprio per le presenze turistiche;</text:p>
      <text:p text:style-name="P5"/>
      <text:p text:style-name="P11">PRESO TRISTEMENTE ATTO di quest'ultimo evento criminoso, e cioè di un agguato ieri sera in Piazza San Bernardo in cui bande di “pericolosi delinquenti” si sono affrontate violentemente mettendo anche a repentaglio la pubblica incolumità dei Cittadini che vivono e potevano transitare in quel momento <text:s/>in quell'area;</text:p>
      <text:p text:style-name="P11"/>
      <text:p text:style-name="P5"><text:soft-page-break/>CHE laddove manchi la presenza <text:s/>delle Forze dell’Ordine c’è un abbassamento del livello di sicurezza ed un peggioramento della qualità della vita; </text:p>
      <text:p text:style-name="P5"/>
      <text:p text:style-name="P5"/>
      <text:p text:style-name="P6">IMPEGNANO</text:p>
      <text:p text:style-name="P6">Il Sindaco e la Giunta comunale</text:p>
      <text:p text:style-name="P3"/>
      <text:p text:style-name="P5">a programmare urgentemente un incontro con le Autorità preposte alla Sicurezza al fine di ottenere dallo <text:span text:style-name="T1">Stato maggiori risorse necessarie a <text:s/>garantire azioni di prevenzione e contrasto alla criminalità</text:span> in un territorio che si trova già da tempo in piena emergenza migranti e che proprio durante il periodo estivo, ormai alle porte, registra picchi preoccupanti di fenomeni delinquenziali e criminali. <text:s/></text:p>
      <text:p text:style-name="P5"/>
      <text:p text:style-name="P5"/>
      <text:p text:style-name="P5"><text:tab/></text:p>
      <text:p text:style-name="P5"><text:tab/><text:tab/>Luca Lombardi<text:tab/><text:tab/><text:tab/><text:tab/><text:tab/><text:tab/>Gianni Berrino</text:p>
      <text:p text:style-name="P5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Trebuchet MS" svg:font-family="'Trebuchet M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18-06-03T11:08:32.38</meta:creation-date>
    <dc:date>2018-06-03T11:34:09.25</dc:date>
    <meta:editing-duration>PT9M56S</meta:editing-duration>
    <meta:editing-cycles>2</meta:editing-cycles>
    <meta:generator>OpenOffice/4.1.3$Win32 OpenOffice.org_project/413m1$Build-9783</meta:generator>
    <meta:document-statistic meta:table-count="0" meta:image-count="1" meta:object-count="0" meta:page-count="2" meta:paragraph-count="20" meta:word-count="383" meta:character-count="2592"/>
  </office:meta>
</office:document-meta>
</file>