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Comic Sans MS" svg:font-family="'Comic Sans MS'" style:font-family-generic="roman" style:font-pitch="variable"/>
    <style:font-face style:name="Tahoma" svg:font-family="Tahoma" style:font-family-generic="roman" style:font-pitch="variable"/>
    <style:font-face style:name="Comic Sans MS1" svg:font-family="'Comic Sans MS'" style:font-adornments="Normale" style:font-family-generic="script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text-properties style:font-name="Comic Sans MS"/>
    </style:style>
    <style:style style:name="P2" style:family="paragraph" style:parent-style-name="Standard">
      <style:paragraph-properties fo:margin-left="0.635cm" fo:margin-right="0cm" fo:text-indent="0cm" style:auto-text-indent="false"/>
      <style:text-properties style:font-name="Comic Sans MS"/>
    </style:style>
    <style:style style:name="P3" style:family="paragraph" style:parent-style-name="List_20_Paragraph">
      <style:text-properties style:font-name="Comic Sans MS"/>
    </style:style>
    <style:style style:name="P4" style:family="paragraph" style:parent-style-name="Standard" style:master-page-name="Standard">
      <style:paragraph-properties style:page-number="auto"/>
      <style:text-properties style:font-name="Comic Sans MS"/>
    </style:style>
    <style:style style:name="P5" style:family="paragraph" style:parent-style-name="Standard">
      <style:text-properties style:font-name="Comic Sans MS"/>
    </style:style>
    <style:style style:name="P6" style:family="paragraph" style:parent-style-name="List_20_Paragraph">
      <style:text-properties style:font-name="Comic Sans MS"/>
    </style:style>
    <style:style style:name="P7" style:family="paragraph" style:parent-style-name="List_20_Paragraph" style:list-style-name="WWNum1">
      <style:text-properties style:font-name="Comic Sans MS"/>
    </style:style>
    <style:style style:name="T1" style:family="text">
      <style:text-properties fo:font-size="14pt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 text:c="24"/><text:span text:style-name="T1"><text:s text:c="2"/>Gruppo Consigliare Fratelli d’Italia AN <text:s/>- Sanremo</text:span></text:p>
      <text:p text:style-name="P1"/>
      <text:p text:style-name="P1"><text:s text:c="69"/>- Al Presidente del Consiglio Comunale di Sanremo</text:p>
      <text:p text:style-name="P1"><text:s text:c="69"/>- Al Signor Sindaco del Comune di Sanremo</text:p>
      <text:p text:style-name="P1"/>
      <text:p text:style-name="P1"><text:s text:c="44"/>INTERPELLANZA URGENTE</text:p>
      <text:p text:style-name="P1"/>
      <text:p text:style-name="P1">I Sottoscritti Luca Lombardi e Gianni Berrino Consiglieri Comunali del Gruppo Fratelli d’italia AN ,</text:p>
      <text:p text:style-name="P1">APPRESO dagli organi di stampa che l’Amministrazione , nell’ambito della Convenzione RAI-Comune, potrebbe per il secondo anno affidare il piano terra e il piano rialzato del Padiglione Ormond alla RAI per la realizzazione di <text:s/>spettacoli televisivi collegati al Festival di Sanremo;</text:p>
      <text:p text:style-name="P1">CONSIDERATO il disagio che hanno dovuto affrontare e che dovranno affrontare <text:s/>le società sportive ospitate al piano superiore il padiglione della Villa Ormond per i continui spostamenti ad oggi senza conoscere realisticamente luoghi e tempistiche ;</text:p>
      <text:p text:style-name="P1">RICORDATO che da sempre il piano superiore il padiglione Ormond è utilizzato per la pratica <text:s/>delle <text:s/>Arti Marziali e di altri sport e la struttura <text:s/>ospita giornalmente centinaia di bambini e ragazzi dai 4 ai 18 anni;</text:p>
      <text:p text:style-name="P1">PRESO atto da mezzo stampa delle lamentele di società sportive che ad oggi riferiscono dubbi sulle tempistiche collegate agli spostamenti in coincidenza dell’inizio naturale dei corsi delle varie Società;</text:p>
      <text:p text:style-name="P1">EVIDENZIATO che nel periodo estivo a fronte della chiusura da fine Luglio del Padiglione alcune Società hanno dovuto interrompere <text:s/>la loro attività ed altre si sono dovute procurare autonomamente una nuova sede per gli allenamenti;</text:p>
      <text:p text:style-name="P1">RICORDATA l’esperienza negativa del 2015/16 del trasferimento di molte Società presso la Pista di Atletica dove sono state allocate in spazi e modalità inadeguate per il metodo e le tempistiche e che ha creato diversi attriti tra le stesse;</text:p>
      <text:p text:style-name="P1">PRESO atto che la pratica dello sport è un diritto dell’uomo ed ogni individuo deve avere la possibilità di praticarlo senza discriminazioni di alcun genere e nello spirito olimpico (carta Olimpica aggiornato al 9/6/2013), </text:p>
      <text:p text:style-name="P1"><text:soft-page-break/>RICORDATO l’art.31 della Convenzione sui Diritti dell’Infanzia “Gli stati parti riconoscono al fanciullo il diritto al riposo e al tempo libero, a dedicarsi al gioco e ad attività ricreative (sport) proprie alla sua età e a partecipare liberamente alla vita culturale ed artistica… “;</text:p>
      <text:p text:style-name="P1">CITATO anche ilDPR 616/77 art.60 <text:s/>capoverso a) : “…sono attribuite ai Comuni , ai sensi dell’art.118 , primo comma della Costituzione, le funzioni amministrative in materia di promozione di attività ricreative e sportive…”, P.Q.M.</text:p>
      <text:p text:style-name="P1"><text:s text:c="42"/>INTERPELLANO URGENTEMENTE</text:p>
      <text:p text:style-name="P1">Il Sindaco e la Giunta per conoscere:</text:p>
      <text:list xml:id="list6305582279223591806" text:style-name="WWNum1">
        <text:list-item>
          <text:p text:style-name="P7">quando le società sportive dovranno lasciare gli spazi del padiglione al piano superiore alla Rai e quando ne potranno riprendere l’utilizzo, considerando che le l’attività sportive riprendono normalmente con l’inizio delle scuole ;</text:p>
        </text:list-item>
        <text:list-item>
          <text:p text:style-name="P7">quale cifra è stata deliberata per far fronte agli spostamenti e quali sono gli spazi che verranno messi a disposizione dall’Amministrazione Comunale alle Associazioni Sportive allocate ad oggi presso il Padiglione Ormond dal mese di ottobre 2016 a marzo 2017;</text:p>
        </text:list-item>
        <text:list-item>
          <text:p text:style-name="P7">se a fronte degli spostamenti dello scorso anno sono state effettuate migliorie all’interno del padiglione Ormond e a quanto ammontano gli investimenti all’interno del Padiglione;</text:p>
        </text:list-item>
        <text:list-item>
          <text:p text:style-name="P7">quanto ha versato la Rai nel 2015 e nel 2016 <text:s/>al Comune per le varie locazioni del Padiglione Ormond e quanti di questi fondi sono stati utilizzati per investimenti funzionali agli sport e quali sono stati;</text:p>
        </text:list-item>
        <text:list-item>
          <text:p text:style-name="P7">cosa è stato preventivato dall'Amministrazione <text:s/>nel 2016/2017 in termini di manifestazioni con riprese Rai , presso il teatro del Casinò di Sanremo al fine di favorirne la visibilità <text:s/>e la promozione .</text:p>
        </text:list-item>
      </text:list>
      <text:p text:style-name="P3"><text:s text:c="84"/>Sanremo, 23 Agosto 2016</text:p>
      <text:p text:style-name="P3"/>
      <text:p text:style-name="P3"/>
      <text:p text:style-name="P3"/>
      <text:p text:style-name="P3"><text:s text:c="19"/>Luca Lombardi <text:s text:c="39"/>Gianni Berrino</text:p>
      <text:p text:style-name="P2"/>
      <text:p text:style-name="P3"/>
      <text:p text:style-name="P1"/>
      <text:p text:style-name="P2"><text:soft-page-break/></text:p>
      <text:p text:style-name="P1"/>
      <text:p text:style-name="P1"/>
      <text:p text:style-name="P1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Comic Sans MS" svg:font-family="'Comic Sans MS'" style:font-family-generic="roman" style:font-pitch="variable"/>
    <style:font-face style:name="Tahoma" svg:font-family="Tahoma" style:font-family-generic="roman" style:font-pitch="variable"/>
    <style:font-face style:name="Comic Sans MS1" svg:font-family="'Comic Sans MS'" style:font-adornments="Normale" style:font-family-generic="script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letter-kerning="true" style:font-name-asian="Arial Unicode MS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="100%" fo:margin-left="1.27cm" fo:margin-right="0cm" fo:margin-top="0cm" fo:margin-bottom="0.353cm" fo:text-indent="0cm" style:auto-text-indent="false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Default_20_Paragraph_20_Font" style:display-name="Default Paragraph Font" style:family="text"/>
    <style:style style:name="Testo_20_fumetto_20_Carattere" style:display-name="Testo fumetto Carattere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ListLabel_20_1" style:display-name="ListLabel 1" style:family="text"/>
    <style:style style:name="ListLabel_20_2" style:display-name="ListLabel 2" style:family="text">
      <style:text-properties style:font-name-complex="Courier New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mic Sans MS1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spire</meta:initial-creator>
    <meta:editing-cycles>4</meta:editing-cycles>
    <meta:print-date>2016-08-23T19:12:41.90</meta:print-date>
    <meta:creation-date>2016-08-23T14:37:00</meta:creation-date>
    <dc:date>2016-08-23T19:13:02</dc:date>
    <meta:editing-duration>PT5M49S</meta:editing-duration>
    <meta:generator>OpenOffice/4.1.0$Win32 OpenOffice.org_project/410m18$Build-9764</meta:generator>
    <meta:document-statistic meta:table-count="0" meta:image-count="0" meta:object-count="0" meta:page-count="3" meta:paragraph-count="23" meta:word-count="557" meta:character-count="4005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